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 Ontwerpbesluit omgevingsvergunning, het transformeren van kantoren naar een hotel, restaurant en short-stay appartementen en het bouwen van 55 woningen met een parkeergarage, Oudenoord, Stroomstraat, Tuinbouwstraat in Utrecht, HZ_WABO-22-229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noord, Stroomstraat, Tuinbouwstraat in Utrecht</text:p>
            <text:p text:style-name="common-al">HZ_WABO-22-22904</text:p>
            <text:p text:style-name="common-al">Toelichting: het transformeren van kantoren naar een hotel, restaurant en short-stay appartementen en het bouwen van 55 woningen met een parkeergarage</text:p>
            <text:p text:style-name="common-al"/>
            <text:p text:style-name="common-al">
            <text:span text:style-name="nadrukcur">
              <text:span text:style-name="nadrukvet">Tevens ligt het ontwerpbesluit hogere waarde ter inzage overeenkomstig het bepaalde in artikel 110c van de Wet geluidhinder.</text:span>
            </text:span>
          </text:p>
            <text:p text:style-name="common-al"/>
            <text:p text:style-name="common-al">
            <text:span text:style-name="nadrukvet">Een zienswijze indienen</text:span>
          </text:p>
            <text:p text:style-name="common-al">Over dit ontwerpbesluit kunt u gedurende zes weken een zienswijze indienen. De zienswijzetermijn is 22 mei gestart (de dag van de originele publicatie op <text:a xlink:href="https://zoek.officielebekendmakingen.nl/gmb-2023-221263.html" xlink:type="simple">Gemeenteblad 2023, 221263 | Overheid.nl &gt; Officiële bekendmakingen (officielebekendmakingen.nl)</text:a>). De reacties die binnenkomen bekijkt de gemeente voordat er een besluit genomen wordt op de aanvraag. Of een besluit door een zienswijze wordt aangepast, is vooraf niet aan te geven.</text:p>
            <text:p text:style-name="common-al">Een zienswijze indienen kan online (met DigiD) via www.utrecht.nl/omgevingsvergunningzienswijze. Als u schriftelijk uw zienswijze wilt indienen per brief, stuur uw zienswijze dan naar het College van burgemeester en wethouders, p/a Vergunningen, Toezicht en Handhaving, Afdeling Vergunningen, Postbus 8406, 3503 RK Utrecht. In de zienswijze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uw zienswijze op het voorgenomen besluit (waarom u voor of tegen bent)</text:p>
                <text:p text:style-name="al"/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5597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5597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5597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RECTIFICATIE Ontwerpbesluit omgevingsvergunning, het transformeren van kantoren naar een hotel, restaurant en short-stay appartementen en het bouwen van 55 woningen met een parkeergarage, Oudenoord, Stroomstraat, Tuinbouwstraat in Utrecht, HZ_WABO-22-22904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5597</meta:user-defined>
    <meta:user-defined meta:name="OVERHEIDop.GmbID/DC.identifier">gmb-2023-225597</meta:user-defined>
    <meta:user-defined meta:name="OVERHEIDop.versieInformatie"/>
  </office:meta>
</office:document-meta>
</file>