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AANBRENGEN VAN WALBESCHOEIING (VERVANGING) AENGWIRDERWEG 308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walbeschoeiing (vervanging) op het perceel Aengwirderweg 308 te Tjalleberd  (indieningsdatum 10-03-2023).</text:p>
            <text:p text:style-name="common-al"/>
            <text:p text:style-name="common-al">De beslistermijn wordt met 4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5550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5550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5550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AANBRENGEN VAN WALBESCHOEIING (VERVANGING) AENGWIRDERWEG 308 TJALLEBERD</meta:user-defined>
    <meta:user-defined meta:name="DCTERMS.W3CDTF/DCTERMS.available">2023-05-24</meta:user-defined>
    <meta:user-defined meta:name="DCTERMS.W3CDTF/OVERHEIDop.jaargang">2023</meta:user-defined>
    <meta:user-defined meta:name="OVERHEIDop.publicationIssue">225550</meta:user-defined>
    <meta:user-defined meta:name="OVERHEIDop.GmbID/DC.identifier">gmb-2023-225550</meta:user-defined>
    <meta:user-defined meta:name="OVERHEIDop.versieInformatie"/>
  </office:meta>
</office:document-meta>
</file>