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ntresolvloer, Madridstraat 96A te Utrecht, HZ_WABO-23-168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dridstraat 96A te Utrecht</text:span>
          </text:p>
            <text:p text:style-name="common-al">HZ_WABO-23-16881</text:p>
            <text:p text:style-name="common-al">Toelichting: het bouwen van een entresolvloer</text:p>
            <text:p text:style-name="common-al">Datum ontvangst aanvraag: 17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976</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976</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976</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ntresolvloer, Madridstraat 96A te Utrecht, HZ_WABO-23-16881</meta:user-defined>
    <meta:user-defined meta:name="DCTERMS.W3CDTF/DCTERMS.available">2023-05-24</meta:user-defined>
    <meta:user-defined meta:name="DCTERMS.W3CDTF/OVERHEIDop.jaargang">2023</meta:user-defined>
    <meta:user-defined meta:name="OVERHEIDop.externeBijlage">Aanvraagdocument  publiceerbaar-A|exb-2023-25393</meta:user-defined>
    <meta:user-defined meta:name="OVERHEIDop.publicationIssue">224976</meta:user-defined>
    <meta:user-defined meta:name="OVERHEIDop.GmbID/DC.identifier">gmb-2023-224976</meta:user-defined>
    <meta:user-defined meta:name="OVERHEIDop.versieInformatie"/>
  </office:meta>
</office:document-meta>
</file>