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verlengen beslistermijn aanvraag omgevingsvergunning Z-HZ_WABO-2023-00957 Hoogtedwarsstraat 44 te Tilburg, verbouwen van de woning, 19 me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 en W maakt bekend dat zij op grond van artikel 3.9 lid 2 van de Wet algemene bepalingen omgevingsrecht (Wabo) de beslistermijn van bovenstaande aanvraag met zes weken heeft verlengd.</text:p>
            <text:p text:style-name="common-al"/>
            <text:p text:style-name="last-al">Kenmerk:  - Z-HZ_WABO-2023-00957 - V - Hoogtedwarsstraat 44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24888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888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888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verlengen beslistermijn aanvraag omgevingsvergunning Z-HZ_WABO-2023-00957 Hoogtedwarsstraat 44 te Tilburg, verbouwen van de woning, 19 mei 2023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4888</meta:user-defined>
    <meta:user-defined meta:name="OVERHEIDop.GmbID/DC.identifier">gmb-2023-224888</meta:user-defined>
    <meta:user-defined meta:name="OVERHEIDop.versieInformatie"/>
  </office:meta>
</office:document-meta>
</file>