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portzaal bij een school, Burg Fockema Andreaelaan 11 te Utrecht,  HZ_WABO-23-055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Fockema Andreaelaan 11 te Utrecht</text:p>
            <text:p text:style-name="common-al">HZ_WABO-23-05573</text:p>
            <text:p text:style-name="common-al">Toelichting: het bouwen van een sportzaal bij een school</text:p>
            <text:p text:style-name="common-al">Datum besluit: 17 mei 2023</text:p>
            <text:p text:style-name="common-al">Startdatum bezwaartermijn: 20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643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43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43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sportzaal bij een school, Burg Fockema Andreaelaan 11 te Utrecht,  HZ_WABO-23-05573</meta:user-defined>
    <meta:user-defined meta:name="DCTERMS.W3CDTF/DCTERMS.available">2023-05-24</meta:user-defined>
    <meta:user-defined meta:name="DCTERMS.W3CDTF/OVERHEIDop.jaargang">2023</meta:user-defined>
    <meta:user-defined meta:name="OVERHEIDop.externeBijlage">Publiceerbaar-A|exb-2023-25355</meta:user-defined>
    <meta:user-defined meta:name="OVERHEIDop.externeBijlage">Besluit omgevingsvergunning publiceerbaar|exb-2023-25356</meta:user-defined>
    <meta:user-defined meta:name="OVERHEIDop.publicationIssue">224643</meta:user-defined>
    <meta:user-defined meta:name="OVERHEIDop.GmbID/DC.identifier">gmb-2023-224643</meta:user-defined>
    <meta:user-defined meta:name="OVERHEIDop.versieInformatie"/>
  </office:meta>
</office:document-meta>
</file>