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Kruiswortel 18 te De Meern,  HZ_WABO-23-09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swortel 18 te De Meern</text:p>
            <text:p text:style-name="common-al">HZ_WABO-23-09131</text:p>
            <text:p text:style-name="common-al">Toelichting: het bouwen van een dakkapel aan de voorkant van de woning</text:p>
            <text:p text:style-name="common-al">Datum besluit: 19 mei 2023</text:p>
            <text:p text:style-name="common-al">Startdatum bezwaartermijn: 20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621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21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21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Kruiswortel 18 te De Meern,  HZ_WABO-23-09131</meta:user-defined>
    <meta:user-defined meta:name="DCTERMS.W3CDTF/DCTERMS.available">2023-05-24</meta:user-defined>
    <meta:user-defined meta:name="DCTERMS.W3CDTF/OVERHEIDop.jaargang">2023</meta:user-defined>
    <meta:user-defined meta:name="OVERHEIDop.externeBijlage">ALG - Publiceerbaar-A|exb-2023-25349</meta:user-defined>
    <meta:user-defined meta:name="OVERHEIDop.externeBijlage">Besluit omgevingsvergunning publiceerbaar|exb-2023-25350</meta:user-defined>
    <meta:user-defined meta:name="OVERHEIDop.publicationIssue">224621</meta:user-defined>
    <meta:user-defined meta:name="OVERHEIDop.GmbID/DC.identifier">gmb-2023-224621</meta:user-defined>
    <meta:user-defined meta:name="OVERHEIDop.versieInformatie"/>
  </office:meta>
</office:document-meta>
</file>