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groten van de derde bouwlaag en het bouwen van een dakterras, Pelikaanstraat 47 BS te Utrecht,  HZ_WABO-23-045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likaanstraat 47 BS te Utrecht</text:p>
            <text:p text:style-name="common-al">HZ_WABO-23-04577</text:p>
            <text:p text:style-name="common-al">Toelichting: het vergroten van de derde bouwlaag en het bouwen van een dakterras</text:p>
            <text:p text:style-name="common-al">Datum besluit: 16 mei 2023</text:p>
            <text:p text:style-name="common-al">Startdatum bezwaartermijn: 20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4603</text:span><text:line-break/><text:date style:data-style-name="dag" text:fixed="true" text:date-value="2023-05-24"/><text:line-break/><text:date style:data-style-name="jaar" text:fixed="true" text:date-value="2023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603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603</text:span><text:date style:data-style-name="nicedate" text:fixed="true" text:date-value="2023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vergroten van de derde bouwlaag en het bouwen van een dakterras, Pelikaanstraat 47 BS te Utrecht,  HZ_WABO-23-04577</meta:user-defined>
    <meta:user-defined meta:name="DCTERMS.W3CDTF/DCTERMS.available">2023-05-24</meta:user-defined>
    <meta:user-defined meta:name="DCTERMS.W3CDTF/OVERHEIDop.jaargang">2023</meta:user-defined>
    <meta:user-defined meta:name="OVERHEIDop.externeBijlage">Publiceerbaar-A|exb-2023-25335</meta:user-defined>
    <meta:user-defined meta:name="OVERHEIDop.externeBijlage">Besluit omgevingsvergunning publiceerbaar|exb-2023-25336</meta:user-defined>
    <meta:user-defined meta:name="OVERHEIDop.publicationIssue">224603</meta:user-defined>
    <meta:user-defined meta:name="OVERHEIDop.GmbID/DC.identifier">gmb-2023-224603</meta:user-defined>
    <meta:user-defined meta:name="OVERHEIDop.versieInformatie"/>
  </office:meta>
</office:document-meta>
</file>