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Elandsstraat 173-3 1016RZ Amsterdam, Elandsstraat 171-3 1016RZ Amsterdam, Elandsstraat 169-3 1016R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Elandsstraat 173-3 1016RZ Amsterdam, Elandsstraat 171-3 1016RZ Amsterdam, Elandsstraat 169-3 1016RZ Amsterdam</text:p>
            <text:p text:style-name="common-al">Omschrijving: isoleren van het dak en veranderen van de toegang tot de dakterrassen op het hoofdgebouw met behoud van de bestemming wonen</text:p>
            <text:p text:style-name="common-al">Verzonden naar aanvrager op: 21-05-2023</text:p>
            <text:p text:style-name="common-al">Zaaknummer: Z2023-C002315</text:p>
            <text:p text:style-name="common-al">OLO nummer: 7693989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58</text:span><text:line-break/><text:date style:data-style-name="dag" text:fixed="true" text:date-value="2023-05-23"/><text:line-break/><text:date style:data-style-name="jaar" text:fixed="true" text:date-value="2023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558</text:span><text:date style:data-style-name="nicedate" text:fixed="true" text:date-value="2023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558</text:span><text:date style:data-style-name="nicedate" text:fixed="true" text:date-value="2023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3-C002315</meta:user-defined>
    <meta:user-defined meta:name="DCTERMS.abstract">isoleren van het dak en veranderen van de toegang tot de dakterrassen op het hoofdgebouw met behoud van de bestemming won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 Elandsstraat 173-3 1016RZ Amsterdam, Elandsstraat 171-3 1016RZ Amsterdam, Elandsstraat 169-3 1016RZ Amsterdam</meta:user-defined>
    <meta:user-defined meta:name="DCTERMS.W3CDTF/DCTERMS.available">2023-05-23</meta:user-defined>
    <meta:user-defined meta:name="DCTERMS.W3CDTF/OVERHEIDop.jaargang">2023</meta:user-defined>
    <meta:user-defined meta:name="OVERHEIDop.publicationIssue">224558</meta:user-defined>
    <meta:user-defined meta:name="OVERHEIDop.GmbID/DC.identifier">gmb-2023-224558</meta:user-defined>
    <meta:user-defined meta:name="OVERHEIDop.versieInformatie"/>
  </office:meta>
</office:document-meta>
</file>