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achterdakvlak, Luit Blomstraat 7 te Utrecht,  HZ_WABO-22-428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uit Blomstraat 7 te Utrecht</text:p>
            <text:p text:style-name="common-al">HZ_WABO-22-42851</text:p>
            <text:p text:style-name="common-al">Toelichting: het bouwen van een dakkapel op het achte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12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12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12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achterdakvlak, Luit Blomstraat 7 te Utrecht,  HZ_WABO-22-42851</meta:user-defined>
    <meta:user-defined meta:name="DCTERMS.W3CDTF/DCTERMS.available">2023-01-18</meta:user-defined>
    <meta:user-defined meta:name="DCTERMS.W3CDTF/OVERHEIDop.jaargang">2023</meta:user-defined>
    <meta:user-defined meta:name="OVERHEIDop.publicationIssue">22412</meta:user-defined>
    <meta:user-defined meta:name="OVERHEIDop.GmbID/DC.identifier">gmb-2023-22412</meta:user-defined>
    <meta:user-defined meta:name="OVERHEIDop.versieInformatie"/>
  </office:meta>
</office:document-meta>
</file>