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office:automatic-styles>
  <office:body>
    <office:text>
      <text:p text:style-name="new_page_staatscourant"/>
      <text:p text:style-name="single-kop-titel">Ontwerp bestemmingsplan “Hoornes Noord-Oost” </text:p>
      <text:section text:name="zakelijke-mededeling_id1-3-2" text:style-name="zakelijke-mededeling">
        <text:section text:name="zakelijke-mededeling-tekst_id1-3-2-1" text:style-name="zakelijke-mededeling-tekst">
          <text:section text:name="tekst_id1-3-2-1-1" text:style-name="tekst">
            <text:p text:style-name="common-al">Het ontwerp bestemmingsplan “Hoornes Noord-Oost” (met bijbehorende stukken) van de gemeente Katwijk ligt 20 januari 2023 tot en met 9 maart 2023 ter inzage. </text:p>
            <text:p text:style-name="common-al">
            <text:span text:style-name="nadrukvet">Plangebied </text:span>
          </text:p>
            <text:p text:style-name="common-al">Het plangebied bevindt zich in het noordoostelijke deel van de wijk Hoornes, in de gemeente Katwijk. Het plangebied is aan de noordzijde begrenst door een groenstrook tussen de wijken Hoornes en Rijnsoever, aan de oostzijde door de Boerslaan, aan de zuidzijde door de bestaande appartementengebouwen langs de Hoorneslaan en aan de westzijde door de Biltlaan.</text:p>
            <text:p text:style-name="common-al">De woningcorporatie Dunavie heeft het voornemen de verouderde woningen in het plangebied te vervangen door nieuwbouwappartementen. In totaal worden 297 verouderde woningen vervangen door ongeveer 440 nieuwbouwappartementen in verschillende prijssegmenten. Tevens wordt het bestaande buurthuis gesloopt en vervangen door woningen. Wel komt een nieuw buurthuis ervoor terug. Voor dit plan is ook een beeldkwaliteitsplan opgesteld als aanvulling op de Welstandsnota. Het beeldkwaliteitsplan beschrijft de beeldkwaliteit voor het deelgebied Hoornes Noord-Oost in Katwijk. </text:p>
            <text:p text:style-name="common-al">
            <text:span text:style-name="nadrukvet">Ter inzage</text:span>
          </text:p>
            <text:p text:style-name="common-al">Het ontwerp bestemmingsplan en de bijlagen is te raadplegen via <text:a xlink:href="http://www.ruimtelijkeplannen.nl" xlink:type="simple"><text:span text:style-name="nadrukondlijn">http://www.ruimtelijkeplannen.nl</text:span></text:a> met IMRO codering NL.IMRO.0537.bpKATHoornesNO-on01.</text:p>
            <text:p text:style-name="common-al">Het ontwerp bestemmingsplan en de bijlagen waarin het beeldkwaliteitsplan is opgenomen is ook te raadplegen via <text:a xlink:href="http://www.katwijk.nl" xlink:type="simple"><text:span text:style-name="nadrukondlijn">www.katwijk.nl</text:span></text:a> onder bekendmakingen en vervolgens bestemmingsplannen.</text:p>
            <text:p text:style-name="common-al">Tevens ligt het ontwerp bestemmingsplan ter inzage op het gemeentehuis te Katwijk.</text:p>
            <text:p text:style-name="common-al">
            <text:span text:style-name="nadrukvet">Zienswijzen ontwerp bestemmingsplan </text:span>
          </text:p>
            <text:p text:style-name="common-al">Als u het niet eens bent met (een onderdeel van) het ontwerp bestemmingsplan  dan kunt u dit kenbaar maken door gedurende de terinzagelegging een zienswijze in te dienen bij de gemeente Katwijk. Voor een goede beantwoording vragen wij u om één onderwerp per alinea te behandelen. Dit kan zowel schriftelijk als mondeling.</text:p>
            <text:p text:style-name="common-al">
            <text:span text:style-name="nadrukcur">Schriftelijke zienswijze</text:span>
          </text:p>
            <text:p text:style-name="common-al">Gemotiveerde schriftelijke zienswijzen kunnen door een ieder worden ingediend bij de gemeenteraad. Vermeld duidelijk in uw brief:</text:p>
            <text:list text:style-name="id1-3-2-1-1-13">
              <text:list-item text:style-override="id1-3-2-1-1-13-1">
                <text:number>-</text:number>
                <text:p text:style-name="al">uw naam en adres;</text:p>
              </text:list-item>
              <text:list-item text:style-override="id1-3-2-1-1-13-2">
                <text:number>-</text:number>
                <text:p text:style-name="al">de datum;</text:p>
              </text:list-item>
              <text:list-item text:style-override="id1-3-2-1-1-13-3">
                <text:number>-</text:number>
                <text:p text:style-name="al">omschrijving van het besluit;</text:p>
              </text:list-item>
              <text:list-item text:style-override="id1-3-2-1-1-13-4">
                <text:number>-</text:number>
                <text:p text:style-name="al">de reden van uw bezwaar;</text:p>
              </text:list-item>
              <text:list-item text:style-override="id1-3-2-1-1-13-5">
                <text:number>-</text:number>
                <text:p text:style-name="al">uw handtekening.</text:p>
              </text:list-item>
            </text:list>
            <text:p text:style-name="common-al">Schriftelijke zienswijzen moeten worden gericht aan de gemeenteraad van gemeente Katwijk, Postbus 589, 2220 AN Katwijk ZH. </text:p>
            <text:p text:style-name="common-al">Digitaal is alleen mogelijk via het daarvoor bestemde web-formulier en niet via een e-mail. Het web-formulier is te vinden op <text:a xlink:href="http://www.katwijk.nl/zienswijze" xlink:type="simple"><text:span text:style-name="nadrukondlijn">www.katwijk.nl/zienswijze</text:span></text:a>.</text:p>
            <text:p text:style-name="common-al">
            <text:span text:style-name="nadrukvet">Besluit en beroep</text:span>
          </text:p>
            <text:p text:style-name="common-al">Als het bestemmingsplan definitief is vastgesteld, wordt dit bekendgemaakt. Het definitieve plan met bijbehorende stukken ligt vervolgens 6 weken ter inzage voor beroep. </text:p>
            <text:p text:style-name="last-al">Mocht uw zienswijze zijn afgewezen en/of bent u het niet eens met het definitieve bestemmingsplan, dan kunt u in beroep bij de Afdeling Bestuursrechtspraak van de Raad van Sta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22338</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338</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338</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Katwijk</meta:user-defined>
    <meta:user-defined meta:name="OVERHEID.Informatietype/DC.type">officiële publicatie</meta:user-defined>
    <meta:user-defined meta:name="OVERHEIDop.Rubriek/DC.type">ruimtelijk plan of omgevingsdocument</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imtelijkplan/OVERHEIDop.bekendmakingBetreffendePlan">NL.IMRO.0537.bpKATHoornesNO-on01</meta:user-defined>
    <meta:user-defined meta:name="OVERHEIDop.Plansoort/OVERHEIDop.plansoort">bestemmings- of omgevingsplan</meta:user-defined>
    <dc:language>nl</dc:language>
    <meta:user-defined meta:name="OVERHEIDop.locatietype/OVERHEIDop.gebiedsmarkering">Vlak</meta:user-defined>
    <meta:user-defined meta:name="DC.title">Ontwerp bestemmingsplan “Hoornes Noord-Oost”</meta:user-defined>
    <meta:user-defined meta:name="DCTERMS.W3CDTF/DCTERMS.available">2023-01-19</meta:user-defined>
    <meta:user-defined meta:name="DCTERMS.W3CDTF/OVERHEIDop.jaargang">2023</meta:user-defined>
    <meta:user-defined meta:name="OVERHEIDop.publicationIssue">22338</meta:user-defined>
    <meta:user-defined meta:name="OVERHEIDop.GmbID/DC.identifier">gmb-2023-22338</meta:user-defined>
    <meta:user-defined meta:name="OVERHEIDop.versieInformatie"/>
  </office:meta>
</office:document-meta>
</file>