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lstandsnota Enschede “Bouwen aan identitei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tussenkopcur">STADSDEEL OOST</text:p>
            <text:p text:style-name="tussenkopcur">WIJZIGING 129 / BEELDKWALITEITPLAN “VARVIK-DIEKMAN”</text:p>
            <text:p text:style-name="al"/>
            <text:p text:style-name="al">In zijn vergadering van 15 mei 2023 heeft de gemeenteraad het beeldkwaliteitsplan “Varvik-Diekman” als Wijziging 129 van de Welstandsnota vastgesteld.</text:p>
            <text:p text:style-name="al">Wijziging 129 van de Welstandsnota heeft betrekking op het middengebied gelegen in het kwadrant Varviksingel, Dr. Wagenaarstraat, J.J. van Deinselaan en de Kuipersdijk. </text:p>
            <text:p text:style-name="al">Deze locatie heeft in de Welstandsnota de welstandsidentiteit “Stratenrijtjes”. Om de omgevingsvergunningaanvraag voor vervangende nieuwbouw van 169 nieuwbouwwoningen op deze locatie te kunnen toetsen aan de gewenste eisen van welstand is het beeldkwaliteitsplan “Varvik-Diekman” opgesteld. Wijziging 129 van de Welstandsnota beoogt het beeldkwaliteitsplan “Varvik-Diekman” in de plaats te laten treden van de voor deze locatie geldende welstandsidentiteit van “Stratenrijtjes”.</text:p>
            <text:p text:style-name="al"/>
            <text:p text:style-name="tussenkopcur">Inzien Wijziging 129 Welstandsnota en beeldkwaliteitplan “Varvik-Diekman”:</text:p>
            <text:p text:style-name="al">Het besluit tot vaststelling van Wijziging 129 van de Welstandsnota en het beeldkwaliteitsplan “Varvik-Dierkman met de daarbij behorende stukken ligt met ingang van 25 mei 2023 tot en met 5 juli 2023 voor een ieder ter inzage. </text:p>
            <text:p text:style-name="al">Wilt u het besluit tot vaststelling van Wijziging 129 Welstandsnota met het beeldkwaliteitplan “Varvik-Diekman” inzien? Dan verzoeken wij u een mail met ‘Wijziging 129 Welstandsnota’ te sturen naar <text:a xlink:href="mailto:vergunning@enschede.nl" xlink:type="simple">vergunning@enschede.nl</text:a>. U ontvangt dan van ons een pdf versie van het gevraagde wijzigingsplan. </text:p>
            <text:p text:style-name="al"/>
            <text:p text:style-name="tussenkopcur">Heeft u vragen of wilt u een nadere toelichting?</text:p>
            <text:p text:style-name="al">Wilt u vragen stellen over het besluit tot vaststelling van Wijziging 129 Welstandsnota of een nadere toelichting ontvangen? Dan kunt u een email sturen aan <text:a xlink:href="mailto:vergunning@enschede.nl" xlink:type="simple">vergunning@enschede.nl</text:a>. Wij verzoeken u in de mail ‘Wijziging 129 Welstandsnota’, uw naam en telefoonnummer te vermelden. </text:p>
            <text:p text:style-name="al">Tegen het besluit tot vaststelling van Wijziging 129 van de Welstandsnota en het beeldkwaliteitsplan “Varvik-Diekman” staat geen mogelijkheid tot bezwaar of beroep open. </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22933</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2933</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2933</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5/xml/MC-DRP-PlanOverig-Web-CB.xml</meta:user-defined>
    <meta:user-defined meta:name="OVERHEID.Gemeente/DC.creator">Enschede</meta:user-defined>
    <meta:user-defined meta:name="OVERHEID.Informatietype/DC.type">officiële publicatie</meta:user-defined>
    <meta:user-defined meta:name="OVERHEIDop.Rubriek/DC.type">ander besluit van algemene strekking</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DC.source">Onbekend</meta:user-defined>
    <meta:user-defined meta:name="DCTERMS.alternative">Welstandsnota Enschede “Bouwen aan identiteit” Stadsdeel Oost</meta:user-defined>
    <dc:language>nl</dc:language>
    <meta:user-defined meta:name="OVERHEIDop.locatietype/OVERHEIDop.gebiedsmarkering">Vlak</meta:user-defined>
    <meta:user-defined meta:name="DC.title">Welstandsnota Enschede “Bouwen aan identiteit”</meta:user-defined>
    <meta:user-defined meta:name="DCTERMS.W3CDTF/DCTERMS.available">2023-05-24</meta:user-defined>
    <meta:user-defined meta:name="DCTERMS.W3CDTF/OVERHEIDop.jaargang">2023</meta:user-defined>
    <meta:user-defined meta:name="OVERHEIDop.publicationIssue">222933</meta:user-defined>
    <meta:user-defined meta:name="OVERHEIDop.GmbID/DC.identifier">gmb-2023-222933</meta:user-defined>
    <meta:user-defined meta:name="OVERHEIDop.versieInformatie"/>
  </office:meta>
</office:document-meta>
</file>