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woning, Ieswei 30, Jistrum (kadastraal Oostermeer N 63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eswei 30, Jistrum (kadastraal Oostermeer N 634)</text:p>
            <text:p text:style-name="common-al">Olo: 7705729</text:p>
            <text:p text:style-name="common-al">het bouwen van een woning</text:p>
            <text:p text:style-name="common-al">Datum ontvangst: 16 me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20154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154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154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Tytsjerksteradiel - ontvangen aanvraag omgevingsvergunning, het bouwen van een woning, Ieswei 30, Jistrum (kadastraal Oostermeer N 634)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0154</meta:user-defined>
    <meta:user-defined meta:name="OVERHEIDop.GmbID/DC.identifier">gmb-2023-220154</meta:user-defined>
    <meta:user-defined meta:name="OVERHEIDop.versieInformatie"/>
  </office:meta>
</office:document-meta>
</file>