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bouwen van 307 woningen met parkeergarage, Ivoordreef, perceelnummer 1402, sectie F te Utrecht,  HZ_WABO-23-049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voordreef, perceelnummer 1402, sectie F te Utrecht</text:p>
            <text:p text:style-name="common-al">HZ_WABO-23-04940</text:p>
            <text:p text:style-name="common-al">Toelichting: bouwen van 307 woningen met parkeergarag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9953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9953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9953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bouwen van 307 woningen met parkeergarage, Ivoordreef, perceelnummer 1402, sectie F te Utrecht,  HZ_WABO-23-04940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9953</meta:user-defined>
    <meta:user-defined meta:name="OVERHEIDop.GmbID/DC.identifier">gmb-2023-219953</meta:user-defined>
    <meta:user-defined meta:name="OVERHEIDop.versieInformatie"/>
  </office:meta>
</office:document-meta>
</file>