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overkapping in de voortuin, Sidney Joneshof 9 te Utrecht, HZ_WABO-23-012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idney Joneshof 9 te Utrecht</text:span>
          </text:p>
            <text:p text:style-name="common-al">HZ_WABO-23-01219</text:p>
            <text:p text:style-name="common-al">Toelichting: het bouwen van een fietsoverkapping in de voortuin</text:p>
            <text:p text:style-name="common-al">Datum ontvangst aanvraag: 13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945</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45</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945</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fietsoverkapping in de voortuin, Sidney Joneshof 9 te Utrecht, HZ_WABO-23-01219</meta:user-defined>
    <meta:user-defined meta:name="DCTERMS.W3CDTF/DCTERMS.available">2023-01-18</meta:user-defined>
    <meta:user-defined meta:name="DCTERMS.W3CDTF/OVERHEIDop.jaargang">2023</meta:user-defined>
    <meta:user-defined meta:name="OVERHEIDop.externeBijlage">publiceerbaar-A|exb-2023-2096</meta:user-defined>
    <meta:user-defined meta:name="OVERHEIDop.publicationIssue">21945</meta:user-defined>
    <meta:user-defined meta:name="OVERHEIDop.GmbID/DC.identifier">gmb-2023-21945</meta:user-defined>
    <meta:user-defined meta:name="OVERHEIDop.versieInformatie"/>
  </office:meta>
</office:document-meta>
</file>