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voeren woonerf Hof van Voorvliet te Linschote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instellen van een woonerf op de Hof van Voorvliet te Linschoten, door het plaatsen van verkeersbord G5, G6 en A0130zb van Bijlage 1 van het RVV 1990. </text:p>
            <text:p text:style-name="common-al">Montfoort, 4 april 2023</text:p>
            <text:p text:style-name="common-al">Burgemeester en wethouders van Montfoort,</text:p>
            <text:p text:style-name="common-al">namens deze,</text:p>
            <text:p text:style-name="common-al">F. Kallo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Deze woonwijk is niet voorzien van trottoirs waardoor voetgangers gebruik dienen te maken van de rijbaan en de snelheid hierop aangepast dient te worden.</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de Hof van Voorvliet in beheer en onderhoud is van de gemeente Montfoort;</text:p>
            <text:p text:style-name="common-al">de inrichting van de Hof van Voorvliet niet overeenkomt met de richtlijnen duurzaam veilig voor 30km-zones wegens gebrek aan trottoirs;</text:p>
            <text:p text:style-name="common-al">voetgangers daarom gebruik dienen te maken van de rijbaan;</text:p>
            <text:p text:style-name="common-al">weggebruikers geattendeerd dienen te worden op dat voetgangers gebruik maken van de rijbaan;</text:p>
            <text:p text:style-name="common-al">de snelheid van 30km/u wegens gebrek aan trottoirs te hoog is;</text:p>
            <text:p text:style-name="common-al">de snelheid van 15km/u hier passender is in verband met de verkeersveiligheid;</text:p>
            <text:p text:style-name="common-al">er parkeervakken zijn aangegeven middels bestrating en markering maar zonder P tegels;</text:p>
            <text:p text:style-name="common-al">er geen loopstroken of verkeersremmende maatregelen aanwezig zijn; </text:p>
            <text:p text:style-name="common-al">de inrichting daarmee niet geheel conform de richtlijnen voor een woonerf zijn;</text:p>
            <text:p text:style-name="common-al">ondanks dat wilt de gemeente toch een woonerf instellen;</text:p>
            <text:p text:style-name="common-al">met de doelstellingen van het verkeersbesluit het algemeen belang wordt gediend;</text:p>
            <text:p text:style-name="common-al">er geen andere individuele belangen bekend zijn waarmee de maatregelen, genoemd in dit besluit, strijdig zijn.</text:p>
            <text:p text:style-name="common-al">
            <text:span text:style-name="nadrukvet">Advies</text:span>
          </text:p>
            <text:p text:style-name="common-al">Overeenkomstig artikel 24 van het BABW is overleg gepleegd met de Politie Eenheid Midden-Nederland, district West Utrecht.</text:p>
            <text:p text:style-name="common-al">De betreffende 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19441</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441</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441</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Woonerf instellen Hof van Voorvliet - Hof van Voorvliet te Linscho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Woonerf instellen op de Hof van Voorvliet te Linschoten</meta:user-defined>
    <meta:user-defined meta:name="OVERHEIDop.verkeersbordcode">G5</meta:user-defined>
    <meta:user-defined meta:name="OVERHEIDop.verkeersbordcode">G6</meta:user-defined>
    <dc:language>nl</dc:language>
    <meta:user-defined meta:name="OVERHEIDop.locatietype/OVERHEIDop.gebiedsmarkering">Weg</meta:user-defined>
    <meta:user-defined meta:name="DC.title">Invoeren woonerf Hof van Voorvliet te Linschoten</meta:user-defined>
    <meta:user-defined meta:name="DCTERMS.W3CDTF/DCTERMS.available">2023-05-19</meta:user-defined>
    <meta:user-defined meta:name="DCTERMS.W3CDTF/OVERHEIDop.jaargang">2023</meta:user-defined>
    <meta:user-defined meta:name="OVERHEIDop.publicationIssue">219441</meta:user-defined>
    <meta:user-defined meta:name="OVERHEIDop.GmbID/DC.identifier">gmb-2023-219441</meta:user-defined>
    <meta:user-defined meta:name="OVERHEIDop.versieInformatie"/>
  </office:meta>
</office:document-meta>
</file>