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behorend bouwwerk, Prinses Beatrixlaan 24 te De Meern, HZ_WABO-23-010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Beatrixlaan 24 te De Meern</text:span>
          </text:p>
            <text:p text:style-name="common-al">HZ_WABO-23-01068</text:p>
            <text:p text:style-name="common-al">Toelichting: het bouwen van een bijbehorend bouwwerk</text:p>
            <text:p text:style-name="common-al">Datum ontvangst aanvraag: 12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934</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34</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34</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ijbehorend bouwwerk, Prinses Beatrixlaan 24 te De Meern, HZ_WABO-23-01068</meta:user-defined>
    <meta:user-defined meta:name="DCTERMS.W3CDTF/DCTERMS.available">2023-01-18</meta:user-defined>
    <meta:user-defined meta:name="DCTERMS.W3CDTF/OVERHEIDop.jaargang">2023</meta:user-defined>
    <meta:user-defined meta:name="OVERHEIDop.externeBijlage">publiceerbaar-A|exb-2023-2095</meta:user-defined>
    <meta:user-defined meta:name="OVERHEIDop.publicationIssue">21934</meta:user-defined>
    <meta:user-defined meta:name="OVERHEIDop.GmbID/DC.identifier">gmb-2023-21934</meta:user-defined>
    <meta:user-defined meta:name="OVERHEIDop.versieInformatie"/>
  </office:meta>
</office:document-meta>
</file>