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58 woningen - Bulgarijestraat 1 t/m 29 (oneven), Montenegrostraat 2 t/m 18 (even), Noord-Macedoniëstraat 1 t/m 13 (oneven), Turkijekade 102 t/m 136 (even), 4E3d-EKO4134, New Brooklyn bouwveld C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423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9 september 2022</text:p>
            <text:p text:style-name="common-al">
            <text:span text:style-name="nadrukvet">Omschrijving:</text:span> het bouwen van 58 woningen</text:p>
            <text:p text:style-name="common-al">
            <text:span text:style-name="nadrukvet">Locatie:</text:span> Bulgarijestraat 1 t/m 29 (oneven), Montenegrostraat 2 t/m 18 (even), Noord-Macedoniëstraat 1 t/m 13 (oneven), Turkijekade 102 t/m 136 (even), 4E3d-EKO4134, New Brooklyn bouwveld C3</text:p>
            <text:p text:style-name="common-al">
            <text:span text:style-name="nadrukvet">Besluit:</text:span> verleend</text:p>
            <text:p text:style-name="common-al">
            <text:span text:style-name="nadrukvet">Datum verzending besluit:</text:span> 13 januar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1931</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931</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931</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4232</meta:user-defined>
    <meta:user-defined meta:name="DCTERMS.abstract">Gemeente Almere - verleend - aanvraag omgevingsvergunning - het bouwen van 58 woningen - Bulgarijestraat 1 t/m 29 (oneven), Montenegrostraat 2 t/m 18 (even), Noord-Macedoniëstraat 1 t/m 13 (oneven), Turkijekade 102 t/m 136 (even), 4E3d-EKO4134, New Brooklyn bouwveld C3</meta:user-defined>
    <dc:language>nl</dc:language>
    <meta:user-defined meta:name="OVERHEIDop.locatietype/OVERHEIDop.gebiedsmarkering">Punt</meta:user-defined>
    <meta:user-defined meta:name="DC.title">Gemeente Almere - verleend - aanvraag omgevingsvergunning - het bouwen van 58 woningen - Bulgarijestraat 1 t/m 29 (oneven), Montenegrostraat 2 t/m 18 (even), Noord-Macedoniëstraat 1 t/m 13 (oneven), Turkijekade 102 t/m 136 (even), 4E3d-EKO4134, New Brooklyn bouwveld C3</meta:user-defined>
    <meta:user-defined meta:name="DCTERMS.W3CDTF/DCTERMS.available">2023-01-18</meta:user-defined>
    <meta:user-defined meta:name="DCTERMS.W3CDTF/OVERHEIDop.jaargang">2023</meta:user-defined>
    <meta:user-defined meta:name="OVERHEIDop.publicationIssue">21931</meta:user-defined>
    <meta:user-defined meta:name="OVERHEIDop.GmbID/DC.identifier">gmb-2023-21931</meta:user-defined>
    <meta:user-defined meta:name="OVERHEIDop.versieInformatie"/>
  </office:meta>
</office:document-meta>
</file>