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PLAATSEN VAN EEN BRUG (VERVANGING) ACHTER HET PERCEEL STEKKER 3 TE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brug (vervanging) achter het perceel stekker 3 te jubbega</text:p>
            <text:p text:style-name="common-al">(12-05-2023)</text:p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18957</text:span><text:line-break/><text:date style:data-style-name="dag" text:fixed="true" text:date-value="2023-05-19"/><text:line-break/><text:date style:data-style-name="jaar" text:fixed="true" text:date-value="2023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8957</text:span><text:date style:data-style-name="nicedate" text:fixed="true" text:date-value="2023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8957</text:span><text:date style:data-style-name="nicedate" text:fixed="true" text:date-value="2023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HET PLAATSEN VAN EEN BRUG (VERVANGING) ACHTER HET PERCEEL STEKKER 3 TE JUBBEGA</meta:user-defined>
    <meta:user-defined meta:name="DCTERMS.W3CDTF/DCTERMS.available">2023-05-19</meta:user-defined>
    <meta:user-defined meta:name="DCTERMS.W3CDTF/OVERHEIDop.jaargang">2023</meta:user-defined>
    <meta:user-defined meta:name="OVERHEIDop.publicationIssue">218957</meta:user-defined>
    <meta:user-defined meta:name="OVERHEIDop.GmbID/DC.identifier">gmb-2023-218957</meta:user-defined>
    <meta:user-defined meta:name="OVERHEIDop.versieInformatie"/>
  </office:meta>
</office:document-meta>
</file>