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dakkapel op het voordakvlak, Ter Laanstraat 3 te Utrecht,  HZ_WABO-23-114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Laanstraat 3 te Utrecht</text:p>
            <text:p text:style-name="common-al">HZ_WABO-23-11433</text:p>
            <text:p text:style-name="common-al">Toelichting:  het bouwen van een dakkapel op het voordakvlak</text:p>
            <text:p text:style-name="common-al">Datum besluit: 15 mei 2023</text:p>
            <text:p text:style-name="common-al">Startdatum bezwaartermijn: 16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8606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606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606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 het bouwen van een dakkapel op het voordakvlak, Ter Laanstraat 3 te Utrecht,  HZ_WABO-23-11433</meta:user-defined>
    <meta:user-defined meta:name="DCTERMS.W3CDTF/DCTERMS.available">2023-05-19</meta:user-defined>
    <meta:user-defined meta:name="DCTERMS.W3CDTF/OVERHEIDop.jaargang">2023</meta:user-defined>
    <meta:user-defined meta:name="OVERHEIDop.externeBijlage">Publiceerbaar-A|exb-2023-24710</meta:user-defined>
    <meta:user-defined meta:name="OVERHEIDop.externeBijlage">Besluit omgevingsvergunning publiceerbaar|exb-2023-24711</meta:user-defined>
    <meta:user-defined meta:name="OVERHEIDop.publicationIssue">218606</meta:user-defined>
    <meta:user-defined meta:name="OVERHEIDop.GmbID/DC.identifier">gmb-2023-218606</meta:user-defined>
    <meta:user-defined meta:name="OVERHEIDop.versieInformatie"/>
  </office:meta>
</office:document-meta>
</file>