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zittribune, Egypte 16 A, Buitenp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gypte 16 A, Buitenpost</text:p>
            <text:p text:style-name="common-al">Olo: 7801701</text:p>
            <text:p text:style-name="common-al">het bouwen van een zittribune</text:p>
            <text:p text:style-name="common-al">Datum ontvangst: 15 me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218584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584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584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chtkarspelen - ontvangen aanvraag omgevingsvergunning, het bouwen van een zittribune, Egypte 16 A, Buitenpost</meta:user-defined>
    <meta:user-defined meta:name="DCTERMS.W3CDTF/DCTERMS.available">2023-05-24</meta:user-defined>
    <meta:user-defined meta:name="DCTERMS.W3CDTF/OVERHEIDop.jaargang">2023</meta:user-defined>
    <meta:user-defined meta:name="OVERHEIDop.publicationIssue">218584</meta:user-defined>
    <meta:user-defined meta:name="OVERHEIDop.GmbID/DC.identifier">gmb-2023-218584</meta:user-defined>
    <meta:user-defined meta:name="OVERHEIDop.versieInformatie"/>
  </office:meta>
</office:document-meta>
</file>