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 aanbouw voor keuken, Nicolaas Beetsstraat 18, Kesteren (08-05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 aanbouw voor keuken, Nicolaas Beetsstraat 18, Kesteren (08-05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218234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234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234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9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gevraagde omgevingsvergunning bouw aanbouw voor keuken, Nicolaas Beetsstraat 18, Kesteren (08-05-2023)</meta:user-defined>
    <meta:user-defined meta:name="DCTERMS.W3CDTF/DCTERMS.available">2023-05-19</meta:user-defined>
    <meta:user-defined meta:name="DCTERMS.W3CDTF/OVERHEIDop.jaargang">2023</meta:user-defined>
    <meta:user-defined meta:name="OVERHEIDop.publicationIssue">218234</meta:user-defined>
    <meta:user-defined meta:name="OVERHEIDop.GmbID/DC.identifier">gmb-2023-218234</meta:user-defined>
    <meta:user-defined meta:name="OVERHEIDop.versieInformatie"/>
  </office:meta>
</office:document-meta>
</file>