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mpenistenstraat 1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 2+ Stremmen- Lampenistenstraat 105- 12-06-2023, Locatie: Lampenistenstraat 105</text:p>
            <text:p text:style-name="common-al">Looptijd :12-06-2023 t/m 12-06-2023</text:p>
            <text:p text:style-name="common-al">Verzonden naar aanvrager op: 15-05-2023</text:p>
            <text:p text:style-name="common-al">Kenmerk gemeente: Z/23/2162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1623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991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991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991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2392</meta:user-defined>
    <meta:user-defined meta:name="DCTERMS.abstract">TVM 2+ Stremmen- Lampenistenstraat 105- 12-06-2023, Lampenistenstraat 105</meta:user-defined>
    <dc:language>nl</dc:language>
    <meta:user-defined meta:name="OVERHEIDop.locatietype/OVERHEIDop.gebiedsmarkering">Punt</meta:user-defined>
    <meta:user-defined meta:name="DC.title">Besluit apv vergunning Verleend - Lampenistenstraat 105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7991</meta:user-defined>
    <meta:user-defined meta:name="OVERHEIDop.GmbID/DC.identifier">gmb-2023-217991</meta:user-defined>
    <meta:user-defined meta:name="OVERHEIDop.versieInformatie"/>
  </office:meta>
</office:document-meta>
</file>