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ORGANISEREN VAN ORANJEWOUDFESTIVAL 2023 (16 MEI T/M 2 JUNI), LINDELAAN 1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organiseren van oranjewoudfestival 2023 (16 mei t/m 2 juni) op het perceel Lindelaan 1 te Oranjewoud  </text:p>
            <text:p text:style-name="common-al">(15 me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914</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914</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914</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ORGANISEREN VAN ORANJEWOUDFESTIVAL 2023 (16 MEI T/M 2 JUNI), LINDELAAN 1 ORANJEWOUD</meta:user-defined>
    <meta:user-defined meta:name="DCTERMS.W3CDTF/DCTERMS.available">2023-05-17</meta:user-defined>
    <meta:user-defined meta:name="DCTERMS.W3CDTF/OVERHEIDop.jaargang">2023</meta:user-defined>
    <meta:user-defined meta:name="OVERHEIDop.publicationIssue">217914</meta:user-defined>
    <meta:user-defined meta:name="OVERHEIDop.GmbID/DC.identifier">gmb-2023-217914</meta:user-defined>
    <meta:user-defined meta:name="OVERHEIDop.versieInformatie"/>
  </office:meta>
</office:document-meta>
</file>