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wijzigen van de gevel, het bouwen van een aanbouw aan de achterzijde en het vergroten van de tweede verdieping van een woning, Molenbeekstraat 12 te Utrecht,  HZ_WABO-23-104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olenbeekstraat 12 te Utrecht</text:p>
            <text:p text:style-name="common-al">HZ_WABO-23-10449</text:p>
            <text:p text:style-name="common-al">Toelichting: het wijzigen van de gevel, het bouwen van een aanbouw aan de achterzijde en het vergroten van de tweede verdieping van een woning</text:p>
            <text:p text:style-name="common-al">Datum besluit: 15 mei 2023</text:p>
            <text:p text:style-name="common-al">Startdatum bezwaartermijn: 16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7801</text:span><text:line-break/><text:date style:data-style-name="dag" text:fixed="true" text:date-value="2023-05-17"/><text:line-break/><text:date style:data-style-name="jaar" text:fixed="true" text:date-value="2023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7801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7801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wijzigen van de gevel, het bouwen van een aanbouw aan de achterzijde en het vergroten van de tweede verdieping van een woning, Molenbeekstraat 12 te Utrecht,  HZ_WABO-23-10449</meta:user-defined>
    <meta:user-defined meta:name="DCTERMS.W3CDTF/DCTERMS.available">2023-05-17</meta:user-defined>
    <meta:user-defined meta:name="DCTERMS.W3CDTF/OVERHEIDop.jaargang">2023</meta:user-defined>
    <meta:user-defined meta:name="OVERHEIDop.externeBijlage">ALG Publiceerbaar-A|exb-2023-24634</meta:user-defined>
    <meta:user-defined meta:name="OVERHEIDop.externeBijlage">Besluit omgevingsvergunning publiceerbaar|exb-2023-24635</meta:user-defined>
    <meta:user-defined meta:name="OVERHEIDop.publicationIssue">217801</meta:user-defined>
    <meta:user-defined meta:name="OVERHEIDop.GmbID/DC.identifier">gmb-2023-217801</meta:user-defined>
    <meta:user-defined meta:name="OVERHEIDop.versieInformatie"/>
  </office:meta>
</office:document-meta>
</file>