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VERGROTEN EN VERNIEUWEN VAN EEN BIJGEBOUW (TUINHUISJE), FOK 74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nieuwen van een bijgebouw (tuinhuisje) op het perceel Fok 74 te Heerenveen  (12-05-2023)</text:p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7745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7745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7745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VERGROTEN EN VERNIEUWEN VAN EEN BIJGEBOUW (TUINHUISJE), FOK 74 TE HEERENVEEN</meta:user-defined>
    <meta:user-defined meta:name="DCTERMS.W3CDTF/DCTERMS.available">2023-05-17</meta:user-defined>
    <meta:user-defined meta:name="DCTERMS.W3CDTF/OVERHEIDop.jaargang">2023</meta:user-defined>
    <meta:user-defined meta:name="OVERHEIDop.publicationIssue">217745</meta:user-defined>
    <meta:user-defined meta:name="OVERHEIDop.GmbID/DC.identifier">gmb-2023-217745</meta:user-defined>
    <meta:user-defined meta:name="OVERHEIDop.versieInformatie"/>
  </office:meta>
</office:document-meta>
</file>