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kapverdieping op een woning en een extra bouwlaag op de aanbouw van de woning, Bundelzwam 91 te Vleuten,  HZ_WABO-23-104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ndelzwam 91 te Vleuten</text:p>
            <text:p text:style-name="common-al">HZ_WABO-23-10407</text:p>
            <text:p text:style-name="common-al">Toelichting: het bouwen van een kapverdieping op een woning en een extra bouwlaag op de aanbouw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7710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710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710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kapverdieping op een woning en een extra bouwlaag op de aanbouw van de woning, Bundelzwam 91 te Vleuten,  HZ_WABO-23-10407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7710</meta:user-defined>
    <meta:user-defined meta:name="OVERHEIDop.GmbID/DC.identifier">gmb-2023-217710</meta:user-defined>
    <meta:user-defined meta:name="OVERHEIDop.versieInformatie"/>
  </office:meta>
</office:document-meta>
</file>