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 en enkele inpandige constructieve wijzigingen in een woning, Van Meursstraat 10 te Utrecht,  HZ_WABO-23-09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10 te Utrecht</text:p>
            <text:p text:style-name="common-al">HZ_WABO-23-09729</text:p>
            <text:p text:style-name="common-al">Toelichting: het bouwen van een dakkapel op het voordakvlak en enkele inpandige constructieve wijzigingen i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7695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69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769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 en enkele inpandige constructieve wijzigingen in een woning, Van Meursstraat 10 te Utrecht,  HZ_WABO-23-09729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7695</meta:user-defined>
    <meta:user-defined meta:name="OVERHEIDop.GmbID/DC.identifier">gmb-2023-217695</meta:user-defined>
    <meta:user-defined meta:name="OVERHEIDop.versieInformatie"/>
  </office:meta>
</office:document-meta>
</file>