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enscharweg 5 te Joure: aanvraag vergunning bouwen van een woning (OV 2023029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mei-2023 is een aanvraag om een omgevingsvergunning binnengekomen voor deze locatie. Het gaat om het bouwen van een woning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17161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161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161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enscharweg 5 te Joure: aanvraag vergunning bouwen van een woning (OV 20230298)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7161</meta:user-defined>
    <meta:user-defined meta:name="OVERHEIDop.GmbID/DC.identifier">gmb-2023-217161</meta:user-defined>
    <meta:user-defined meta:name="OVERHEIDop.versieInformatie"/>
  </office:meta>
</office:document-meta>
</file>