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paardenopfokstal met buitenuitloop (paddock), het kappen van 4 stuks zomerlinde, 2 stuks acacia en 250 m² struweel en het uitvoeren van grondwerkzaamheden aan Varsseveldseweg 101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Varsseveldseweg 101, het bouwen van paardenopfokstal met buitenuitloop (paddock), het kappen van 4 stuks zomerlinde, 2 stuks acacia en 250 m² struweel en het uitvoeren van grondwerkzaamheden, verzonden 9-5-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217114</text:span><text:line-break/><text:date style:data-style-name="dag" text:fixed="true" text:date-value="2023-05-19"/><text:line-break/><text:date style:data-style-name="jaar" text:fixed="true" text:date-value="2023-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114</text:span><text:date style:data-style-name="nicedate" text:fixed="true" text:date-value="2023-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7114</text:span><text:date style:data-style-name="nicedate" text:fixed="true" text:date-value="2023-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kappen</meta:user-defined>
    <dc:language>nl</dc:language>
    <meta:user-defined meta:name="OVERHEIDop.locatietype/OVERHEIDop.gebiedsmarkering">Weg</meta:user-defined>
    <meta:user-defined meta:name="DC.title">Toestemming voor het bouwen van een paardenopfokstal met buitenuitloop (paddock), het kappen van 4 stuks zomerlinde, 2 stuks acacia en 250 m² struweel en het uitvoeren van grondwerkzaamheden aan Varsseveldseweg 101 te Lichtenvoorde</meta:user-defined>
    <meta:user-defined meta:name="DCTERMS.W3CDTF/DCTERMS.available">2023-05-19</meta:user-defined>
    <meta:user-defined meta:name="DCTERMS.W3CDTF/OVERHEIDop.jaargang">2023</meta:user-defined>
    <meta:user-defined meta:name="OVERHEIDop.publicationIssue">217114</meta:user-defined>
    <meta:user-defined meta:name="OVERHEIDop.GmbID/DC.identifier">gmb-2023-217114</meta:user-defined>
    <meta:user-defined meta:name="OVERHEIDop.versieInformatie"/>
  </office:meta>
</office:document-meta>
</file>