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Amerikahavenweg 42, Amsterdam - bouwen van opslagstell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bouwen van opslagstellingen. Ontvangstdatum aanvraag: 08-05-2023 Aanvrager: Plastic Recycling Amsterdam B.V. Zaaknummer: 12014880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22036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5785</text:span><text:line-break/><text:date style:data-style-name="dag" text:fixed="true" text:date-value="2023-05-17"/><text:line-break/><text:date style:data-style-name="jaar" text:fixed="true" text:date-value="2023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78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15785</text:span><text:date style:data-style-name="nicedate" text:fixed="true" text:date-value="2023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22036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Amerikahavenweg 42, Amsterdam - bouwen van opslagstellingen</meta:user-defined>
    <meta:user-defined meta:name="DCTERMS.W3CDTF/DCTERMS.available">2023-05-17</meta:user-defined>
    <meta:user-defined meta:name="DCTERMS.W3CDTF/OVERHEIDop.jaargang">2023</meta:user-defined>
    <meta:user-defined meta:name="OVERHEIDop.publicationIssue">215785</meta:user-defined>
    <meta:user-defined meta:name="OVERHEIDop.GmbID/DC.identifier">gmb-2023-215785</meta:user-defined>
    <meta:user-defined meta:name="OVERHEIDop.versieInformatie"/>
  </office:meta>
</office:document-meta>
</file>