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achterzijde van de woning, Looierstraat 12 te Utrecht,  HZ_WABO-23-026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oierstraat 12 te Utrecht</text:p>
            <text:p text:style-name="common-al">HZ_WABO-23-02685</text:p>
            <text:p text:style-name="common-al">Toelichting: het bouwen van een uitbouw aan de achterzijde van de woning</text:p>
            <text:p text:style-name="common-al">Datum besluit: 12 mei 2023</text:p>
            <text:p text:style-name="common-al">Startdatum bezwaartermijn: 13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5560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5560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5560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achterzijde van de woning, Looierstraat 12 te Utrecht,  HZ_WABO-23-02685</meta:user-defined>
    <meta:user-defined meta:name="DCTERMS.W3CDTF/DCTERMS.available">2023-05-17</meta:user-defined>
    <meta:user-defined meta:name="DCTERMS.W3CDTF/OVERHEIDop.jaargang">2023</meta:user-defined>
    <meta:user-defined meta:name="OVERHEIDop.externeBijlage">publiceerbaar-A|exb-2023-24450</meta:user-defined>
    <meta:user-defined meta:name="OVERHEIDop.externeBijlage">Besluit omgevingsvergunning publiceerbaar|exb-2023-24451</meta:user-defined>
    <meta:user-defined meta:name="OVERHEIDop.publicationIssue">215560</meta:user-defined>
    <meta:user-defined meta:name="OVERHEIDop.GmbID/DC.identifier">gmb-2023-215560</meta:user-defined>
    <meta:user-defined meta:name="OVERHEIDop.versieInformatie"/>
  </office:meta>
</office:document-meta>
</file>