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bedrijfsgebouw, Zijldieppad 1, 9944 ED Nieuwol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0/05/2023, bouwen bedrijfsgebouw, Zijldieppad 1, 9944 ED Nieuwol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7 mei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15313</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313</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313</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Oldambt, verleende omgevingsvergunning, bouwen bedrijfsgebouw, Zijldieppad 1, 9944 ED Nieuwolda</meta:user-defined>
    <meta:user-defined meta:name="DCTERMS.W3CDTF/DCTERMS.available">2023-05-17</meta:user-defined>
    <meta:user-defined meta:name="DCTERMS.W3CDTF/OVERHEIDop.jaargang">2023</meta:user-defined>
    <meta:user-defined meta:name="OVERHEIDop.publicationIssue">215313</meta:user-defined>
    <meta:user-defined meta:name="OVERHEIDop.GmbID/DC.identifier">gmb-2023-215313</meta:user-defined>
    <meta:user-defined meta:name="OVERHEIDop.versieInformatie"/>
  </office:meta>
</office:document-meta>
</file>