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11 woningen aan Hoofdstraat 0 naast en achter nr. 91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052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9 me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15182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182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182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11 woningen aan Hoofdstraat 0 naast en achter nr. 91 Voorthuizen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5182</meta:user-defined>
    <meta:user-defined meta:name="OVERHEIDop.GmbID/DC.identifier">gmb-2023-215182</meta:user-defined>
    <meta:user-defined meta:name="OVERHEIDop.versieInformatie"/>
  </office:meta>
</office:document-meta>
</file>