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52 woningen en het aanleggen van een inrit / uitweg, Omloop deelgebied 3 sectie B, perceelnummer 4744 te Utrecht,  HZ_WABO-22-370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loop deelgebied 3 sectie B, perceelnummer 4744 te Utrecht</text:p>
            <text:p text:style-name="common-al">HZ_WABO-22-37013</text:p>
            <text:p text:style-name="common-al">Toelichting: het bouwen van 52 woningen en het aanleggen van een inrit / uitweg</text:p>
            <text:p text:style-name="common-al">Datum besluit: 11 mei 2023</text:p>
            <text:p text:style-name="common-al">Startdatum bezwaartermijn: 1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4636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636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636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52 woningen en het aanleggen van een inrit / uitweg, Omloop deelgebied 3 sectie B, perceelnummer 4744 te Utrecht,  HZ_WABO-22-37013</meta:user-defined>
    <meta:user-defined meta:name="DCTERMS.W3CDTF/DCTERMS.available">2023-05-16</meta:user-defined>
    <meta:user-defined meta:name="DCTERMS.W3CDTF/OVERHEIDop.jaargang">2023</meta:user-defined>
    <meta:user-defined meta:name="OVERHEIDop.externeBijlage">Aanvraagdocument  publiceerbaar-A|exb-2023-24342</meta:user-defined>
    <meta:user-defined meta:name="OVERHEIDop.externeBijlage">Besluit omgevingsvergunning publiceerbaar|exb-2023-24343</meta:user-defined>
    <meta:user-defined meta:name="OVERHEIDop.publicationIssue">214636</meta:user-defined>
    <meta:user-defined meta:name="OVERHEIDop.GmbID/DC.identifier">gmb-2023-214636</meta:user-defined>
    <meta:user-defined meta:name="OVERHEIDop.versieInformatie"/>
  </office:meta>
</office:document-meta>
</file>