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05-2023 hebben wij een reguliere omgevingsvergunning verleend voor het bouwen van een overkapping en het wijzigen van de gevels op het adres Wheedwarsweg 9 7471GG Goor. Deze vergunning staat ingeschreven onder zaaknummer 000048420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14522</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522</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4522</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484205</meta:user-defined>
    <meta:user-defined meta:name="DCTERMS.abstract">het bouwen van een overkapping en het wijzigen van de gevels</meta:user-defined>
    <dc:language>nl</dc:language>
    <meta:user-defined meta:name="OVERHEIDop.locatietype/OVERHEIDop.gebiedsmarkering">Punt</meta:user-defined>
    <meta:user-defined meta:name="DC.title">Op 12-05-2023 hebben wij een reguliere omgevingsvergunning verleend voor het bouwen van een overkapping en het wijzigen van de gevels op het adres Wheedwarsweg 9 7471GG Goor. Deze vergunning staat ingeschreven onder zaaknummer 0000484205.</meta:user-defined>
    <meta:user-defined meta:name="DCTERMS.W3CDTF/DCTERMS.available">2023-05-16</meta:user-defined>
    <meta:user-defined meta:name="DCTERMS.W3CDTF/OVERHEIDop.jaargang">2023</meta:user-defined>
    <meta:user-defined meta:name="OVERHEIDop.publicationIssue">214522</meta:user-defined>
    <meta:user-defined meta:name="OVERHEIDop.GmbID/DC.identifier">gmb-2023-214522</meta:user-defined>
    <meta:user-defined meta:name="OVERHEIDop.versieInformatie"/>
  </office:meta>
</office:document-meta>
</file>