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ouwwerk: Wedderbergenweg nabij nr. 5a, Wedde, bouw receptie, datum: 10 me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214379</text:span><text:line-break/><text:date style:data-style-name="dag" text:fixed="true" text:date-value="2023-05-16"/><text:line-break/><text:date style:data-style-name="jaar" text:fixed="true" text:date-value="2023-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4379</text:span><text:date style:data-style-name="nicedate" text:fixed="true" text:date-value="2023-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4379</text:span><text:date style:data-style-name="nicedate" text:fixed="true" text:date-value="2023-05-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6/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Aanvraag omgevingsvergunning bouwen bouwwerk: Wedderbergenweg nabij nr. 5a, Wedde, bouw receptie, datum: 10 mei 2023.</meta:user-defined>
    <meta:user-defined meta:name="DCTERMS.W3CDTF/DCTERMS.available">2023-05-16</meta:user-defined>
    <meta:user-defined meta:name="DCTERMS.W3CDTF/OVERHEIDop.jaargang">2023</meta:user-defined>
    <meta:user-defined meta:name="OVERHEIDop.publicationIssue">214379</meta:user-defined>
    <meta:user-defined meta:name="OVERHEIDop.GmbID/DC.identifier">gmb-2023-214379</meta:user-defined>
    <meta:user-defined meta:name="OVERHEIDop.versieInformatie"/>
  </office:meta>
</office:document-meta>
</file>