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Leliestraat 8A - meerdere locati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Leliestraat 8A, 3071VG, vervangen balkonhekken aan de voorgevels (56 woningen). Locaties: Leliestraat 8 t/m 22, Burgemeester Hoffmanplein 18 t/m 28, Tulpstraat 1 t/m 11, Prins Hendrikkade 86-88 (aanvraagdatum 10-05-2023, dossiernummer OMV.23.05.00119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14264</text:span><text:line-break/><text:date style:data-style-name="dag" text:fixed="true" text:date-value="2023-05-16"/><text:line-break/><text:date style:data-style-name="jaar" text:fixed="true" text:date-value="2023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4264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4264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Aangevraagde omgevingsvergunning Leliestraat 8A - meerdere locaties</meta:user-defined>
    <meta:user-defined meta:name="DCTERMS.W3CDTF/DCTERMS.available">2023-05-16</meta:user-defined>
    <meta:user-defined meta:name="DCTERMS.W3CDTF/OVERHEIDop.jaargang">2023</meta:user-defined>
    <meta:user-defined meta:name="OVERHEIDop.publicationIssue">214264</meta:user-defined>
    <meta:user-defined meta:name="OVERHEIDop.GmbID/DC.identifier">gmb-2023-214264</meta:user-defined>
    <meta:user-defined meta:name="OVERHEIDop.versieInformatie"/>
  </office:meta>
</office:document-meta>
</file>