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geweigerde omgevingsvergunning Schoterweg 114 RD, 2023-01880, plaatsen dakkapel op voordakvlak woning, activiteit bouwen, activiteit handelen in strijd met regels ruimtelijke ordening, verzonden 9 mei 2023</text:p>
      <text:section text:name="zakelijke-mededeling_id1-3-2" text:style-name="zakelijke-mededeling">
        <text:section text:name="zakelijke-mededeling-tekst_id1-3-2-1" text:style-name="zakelijke-mededeling-tekst">
          <text:section text:name="tekst_id1-3-2-1-1" text:style-name="tekst">
            <text:p text:style-name="common-al">Geweigerd</text:p>
            <text:p text:style-name="common-al">Het college van burgemeester en wethouders heeft voor de bovenstaande aanvraag de omgevingsvergunning geweiger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13874</text:span><text:line-break/><text:date style:data-style-name="dag" text:fixed="true" text:date-value="2023-05-16"/><text:line-break/><text:date style:data-style-name="jaar" text:fixed="true" text:date-value="2023-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3874</text:span><text:date style:data-style-name="nicedate" text:fixed="true" text:date-value="2023-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3874</text:span><text:date style:data-style-name="nicedate" text:fixed="true" text:date-value="2023-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geweigerde omgevingsvergunning Schoterweg 114 RD, 2023-01880, plaatsen dakkapel op voordakvlak woning, activiteit bouwen, activiteit handelen in strijd met regels ruimtelijke ordening, verzonden 9 mei 2023</meta:user-defined>
    <meta:user-defined meta:name="DCTERMS.W3CDTF/DCTERMS.available">2023-05-16</meta:user-defined>
    <meta:user-defined meta:name="DCTERMS.W3CDTF/OVERHEIDop.jaargang">2023</meta:user-defined>
    <meta:user-defined meta:name="OVERHEIDop.publicationIssue">213874</meta:user-defined>
    <meta:user-defined meta:name="OVERHEIDop.GmbID/DC.identifier">gmb-2023-213874</meta:user-defined>
    <meta:user-defined meta:name="OVERHEIDop.versieInformatie"/>
  </office:meta>
</office:document-meta>
</file>