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, Omgevingsvergunning regulier, Nobelstraat 4 Ede, het bouwen van een carp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0 januari 2023</text:p>
            <text:p text:style-name="common-al">Zaaknummer 2022W279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1367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67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67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, Omgevingsvergunning regulier, Nobelstraat 4 Ede, het bouwen van een carport.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67</meta:user-defined>
    <meta:user-defined meta:name="OVERHEIDop.GmbID/DC.identifier">gmb-2023-21367</meta:user-defined>
    <meta:user-defined meta:name="OVERHEIDop.versieInformatie"/>
  </office:meta>
</office:document-meta>
</file>