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Hornweg 26, Amsterdam - Dutch Superyacht Tech Campus B.V. - het tijdelijk bouwen van een Romney-lood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tijdelijk bouwen van een Romney-loods. De instandhoudingstermijn bedraagt maximaal 15 jaar, gerekend vanaf de dag van constatering dat het bouwwerk gerealiseerd was 9 maart 2023. Datum besluit: 11 mei 2023 Aanvrager: Dutch Superyacht Tech Campus B.V Zaaknummer: 11935518</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21927"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3139</text:span><text:line-break/><text:date style:data-style-name="dag" text:fixed="true" text:date-value="2023-05-16"/><text:line-break/><text:date style:data-style-name="jaar" text:fixed="true" text:date-value="2023-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3139</text:span><text:date style:data-style-name="nicedate" text:fixed="true" text:date-value="2023-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3139</text:span><text:date style:data-style-name="nicedate" text:fixed="true" text:date-value="2023-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21927</meta:user-defined>
    <meta:user-defined meta:name="DCTERMS.abstract">Bekendmaking van Gemeente Amsterdam</meta:user-defined>
    <dc:language>nl</dc:language>
    <meta:user-defined meta:name="OVERHEIDop.locatietype/OVERHEIDop.gebiedsmarkering">Punt</meta:user-defined>
    <meta:user-defined meta:name="DC.title">Vergunning Verleend - Hornweg 26, Amsterdam - Dutch Superyacht Tech Campus B.V. - het tijdelijk bouwen van een Romney-loods</meta:user-defined>
    <meta:user-defined meta:name="OVERHEIDop.datumEindeReactietermijn">2023-06-23</meta:user-defined>
    <meta:user-defined meta:name="OVERHEIDop.terinzageleggingBG">https://mozardloket.odnzkg.nl/mozard/!suite42.scherm1260?mObj=1321927</meta:user-defined>
    <meta:user-defined meta:name="DCTERMS.W3CDTF/DCTERMS.available">2023-05-16</meta:user-defined>
    <meta:user-defined meta:name="DCTERMS.W3CDTF/OVERHEIDop.jaargang">2023</meta:user-defined>
    <meta:user-defined meta:name="OVERHEIDop.publicationIssue">213139</meta:user-defined>
    <meta:user-defined meta:name="OVERHEIDop.GmbID/DC.identifier">gmb-2023-213139</meta:user-defined>
    <meta:user-defined meta:name="OVERHEIDop.versieInformatie"/>
  </office:meta>
</office:document-meta>
</file>