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ANDEREN VAN HET GEBRUIK VAN EEN KANTOORPAND IN ONDERWIJS EN BRANDVEILIG GEBRUIK (TIJDELIJK VOOR 5 JAAR), HASKERUITGANG 105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het gebruik van een kantoorpand in onderwijs en brandveilig gebruik (tijdelijk voor 5 jaar) op het perceel Haskeruitgang 105 te Heerenveen  (09-05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2776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77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77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, HET VERANDEREN VAN HET GEBRUIK VAN EEN KANTOORPAND IN ONDERWIJS EN BRANDVEILIG GEBRUIK (TIJDELIJK VOOR 5 JAAR), HASKERUITGANG 105 TE HEERENVEEN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2776</meta:user-defined>
    <meta:user-defined meta:name="OVERHEIDop.GmbID/DC.identifier">gmb-2023-212776</meta:user-defined>
    <meta:user-defined meta:name="OVERHEIDop.versieInformatie"/>
  </office:meta>
</office:document-meta>
</file>