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e bouw van een tijdelijk schoolgebouw aan Prins Johan Frisoplaats te Tri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de bouw van een tijdelijk schoolgebouw (Bouwen), Prins Johan Frisoplaats, in Geldermalsen (08-05-2023) (geen bezwaar mogelijk), ODR230598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211978</text:span><text:line-break/><text:date style:data-style-name="dag" text:fixed="true" text:date-value="2023-05-16"/><text:line-break/><text:date style:data-style-name="jaar" text:fixed="true" text:date-value="2023-05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978</text:span><text:date style:data-style-name="nicedate" text:fixed="true" text:date-value="2023-05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978</text:span><text:date style:data-style-name="nicedate" text:fixed="true" text:date-value="2023-05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05987</meta:user-defined>
    <dc:language>nl</dc:language>
    <meta:user-defined meta:name="OVERHEIDop.locatietype/OVERHEIDop.gebiedsmarkering">Weg</meta:user-defined>
    <meta:user-defined meta:name="DC.title">Aanvraag vergunning voor de bouw van een tijdelijk schoolgebouw aan Prins Johan Frisoplaats te Tricht</meta:user-defined>
    <meta:user-defined meta:name="DCTERMS.W3CDTF/DCTERMS.available">2023-05-16</meta:user-defined>
    <meta:user-defined meta:name="DCTERMS.W3CDTF/OVERHEIDop.jaargang">2023</meta:user-defined>
    <meta:user-defined meta:name="OVERHEIDop.publicationIssue">211978</meta:user-defined>
    <meta:user-defined meta:name="OVERHEIDop.GmbID/DC.identifier">gmb-2023-211978</meta:user-defined>
    <meta:user-defined meta:name="OVERHEIDop.versieInformatie"/>
  </office:meta>
</office:document-meta>
</file>