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schutting voor de voorgevelrooilijn van de woning, Zevenblad 9 te De Meern,  HZ_WABO-23-0936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evenblad 9 te De Meern</text:p>
            <text:p text:style-name="common-al">HZ_WABO-23-09362</text:p>
            <text:p text:style-name="common-al">Toelichting: het bouwen van een schutting voor de voorgevelrooilijn van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11929</text:span><text:line-break/><text:date style:data-style-name="dag" text:fixed="true" text:date-value="2023-05-15"/><text:line-break/><text:date style:data-style-name="jaar" text:fixed="true" text:date-value="2023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1929</text:span><text:date style:data-style-name="nicedate" text:fixed="true" text:date-value="2023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1929</text:span><text:date style:data-style-name="nicedate" text:fixed="true" text:date-value="2023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schutting voor de voorgevelrooilijn van de woning, Zevenblad 9 te De Meern,  HZ_WABO-23-09362</meta:user-defined>
    <meta:user-defined meta:name="DCTERMS.W3CDTF/DCTERMS.available">2023-05-15</meta:user-defined>
    <meta:user-defined meta:name="DCTERMS.W3CDTF/OVERHEIDop.jaargang">2023</meta:user-defined>
    <meta:user-defined meta:name="OVERHEIDop.publicationIssue">211929</meta:user-defined>
    <meta:user-defined meta:name="OVERHEIDop.GmbID/DC.identifier">gmb-2023-211929</meta:user-defined>
    <meta:user-defined meta:name="OVERHEIDop.versieInformatie"/>
  </office:meta>
</office:document-meta>
</file>