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een balkon op de tweede verdieping aan de achterkant van de woning, Beverstraat 4 te Utrecht,  HZ_WABO-23-093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verstraat 4 te Utrecht</text:p>
            <text:p text:style-name="common-al">HZ_WABO-23-09361</text:p>
            <text:p text:style-name="common-al">Toelichting: het bouwen van een dakopbouw en een balkon op de tweede verdieping aan de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922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22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22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een balkon op de tweede verdieping aan de achterkant van de woning, Beverstraat 4 te Utrecht,  HZ_WABO-23-09361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922</meta:user-defined>
    <meta:user-defined meta:name="OVERHEIDop.GmbID/DC.identifier">gmb-2023-211922</meta:user-defined>
    <meta:user-defined meta:name="OVERHEIDop.versieInformatie"/>
  </office:meta>
</office:document-meta>
</file>