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een uitbouw, Geertestraat 20 te Utrecht,  HZ_WABO-23-099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ertestraat 20 te Utrecht</text:p>
            <text:p text:style-name="common-al">HZ_WABO-23-09931</text:p>
            <text:p text:style-name="common-al">Toelichting: het bouwen van een dakterras op een uit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894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894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894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op een uitbouw, Geertestraat 20 te Utrecht,  HZ_WABO-23-09931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894</meta:user-defined>
    <meta:user-defined meta:name="OVERHEIDop.GmbID/DC.identifier">gmb-2023-211894</meta:user-defined>
    <meta:user-defined meta:name="OVERHEIDop.versieInformatie"/>
  </office:meta>
</office:document-meta>
</file>