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unstwerk in het Waterwinpark, Waterwinpark, Operettelaan, Musicallaan,  HZ_WABO-23-114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terwinpark, Operettelaan, Musicallaan</text:p>
            <text:p text:style-name="common-al">HZ_WABO-23-11449</text:p>
            <text:p text:style-name="common-al">Toelichting: het bouwen van een kunstwerk in het Waterwinpark</text:p>
            <text:p text:style-name="common-al">Datum besluit: 11 mei 2023</text:p>
            <text:p text:style-name="common-al">Startdatum bezwaartermijn: 12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886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88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1886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kunstwerk in het Waterwinpark, Waterwinpark, Operettelaan, Musicallaan,  HZ_WABO-23-11449</meta:user-defined>
    <meta:user-defined meta:name="DCTERMS.W3CDTF/DCTERMS.available">2023-05-15</meta:user-defined>
    <meta:user-defined meta:name="DCTERMS.W3CDTF/OVERHEIDop.jaargang">2023</meta:user-defined>
    <meta:user-defined meta:name="OVERHEIDop.externeBijlage">Aanvraag publiceerbaar-A|exb-2023-24098</meta:user-defined>
    <meta:user-defined meta:name="OVERHEIDop.externeBijlage">Besluit omgevingsvergunning publiceerbaar|exb-2023-24099</meta:user-defined>
    <meta:user-defined meta:name="OVERHEIDop.publicationIssue">211886</meta:user-defined>
    <meta:user-defined meta:name="OVERHEIDop.GmbID/DC.identifier">gmb-2023-211886</meta:user-defined>
    <meta:user-defined meta:name="OVERHEIDop.versieInformatie"/>
  </office:meta>
</office:document-meta>
</file>