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 –JAN VAN RUUSBROECKSTRAAT 3 VUG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</text:p>
            <text:p text:style-name="common-al"/>
            <text:p text:style-name="common-al">-Jan van Ruusbroeckstraat 3 Vught, plaatsen van een dakopbouw, Z23 - 259782</text:p>
            <text:p text:style-name="common-al"/>
            <text:p text:style-name="common-al">De vergunning is verzonden op 11 mei 2023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11874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874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874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 –JAN VAN RUUSBROECKSTRAAT 3 VUGHT</meta:user-defined>
    <meta:user-defined meta:name="DCTERMS.W3CDTF/DCTERMS.available">2023-05-17</meta:user-defined>
    <meta:user-defined meta:name="DCTERMS.W3CDTF/OVERHEIDop.jaargang">2023</meta:user-defined>
    <meta:user-defined meta:name="OVERHEIDop.publicationIssue">211874</meta:user-defined>
    <meta:user-defined meta:name="OVERHEIDop.GmbID/DC.identifier">gmb-2023-211874</meta:user-defined>
    <meta:user-defined meta:name="OVERHEIDop.versieInformatie"/>
  </office:meta>
</office:document-meta>
</file>