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het bouwen van 15 appartementen, Raadhuisstraat 30, 30A t/m P Moer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Raadhuisstraat 30, 30A t/m P Moergestel, het bouwen van 15 appartementen. Zaaknummer 1000944, verzonden aan aanvrager op 05-05-2023 (Activiteit; Bouwen; Het uitvoeren van een werk)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211698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698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698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Oist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00944</meta:user-defined>
    <dc:language>nl</dc:language>
    <meta:user-defined meta:name="OVERHEIDop.locatietype/OVERHEIDop.gebiedsmarkering">Punt</meta:user-defined>
    <meta:user-defined meta:name="DC.title">Verleende omgevingsvergunning, het bouwen van 15 appartementen, Raadhuisstraat 30, 30A t/m P Moergestel</meta:user-defined>
    <meta:user-defined meta:name="DCTERMS.W3CDTF/DCTERMS.available">2023-05-17</meta:user-defined>
    <meta:user-defined meta:name="DCTERMS.W3CDTF/OVERHEIDop.jaargang">2023</meta:user-defined>
    <meta:user-defined meta:name="OVERHEIDop.publicationIssue">211698</meta:user-defined>
    <meta:user-defined meta:name="OVERHEIDop.GmbID/DC.identifier">gmb-2023-211698</meta:user-defined>
    <meta:user-defined meta:name="OVERHEIDop.versieInformatie"/>
  </office:meta>
</office:document-meta>
</file>