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overkappen van de binnenplaats, Asterstraat 27 te Utrecht,  HZ_WABO-22-40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terstraat 27 te Utrecht</text:p>
            <text:p text:style-name="common-al">HZ_WABO-22-40449</text:p>
            <text:p text:style-name="common-al">Toelichting: het bouwen van een dakopbouw en het overkappen van de binnenplaat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65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5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5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het overkappen van de binnenplaats, Asterstraat 27 te Utrecht,  HZ_WABO-22-40449</meta:user-defined>
    <meta:user-defined meta:name="DCTERMS.W3CDTF/DCTERMS.available">2023-01-17</meta:user-defined>
    <meta:user-defined meta:name="DCTERMS.W3CDTF/OVERHEIDop.jaargang">2023</meta:user-defined>
    <meta:user-defined meta:name="OVERHEIDop.publicationIssue">21165</meta:user-defined>
    <meta:user-defined meta:name="OVERHEIDop.GmbID/DC.identifier">gmb-2023-21165</meta:user-defined>
    <meta:user-defined meta:name="OVERHEIDop.versieInformatie"/>
  </office:meta>
</office:document-meta>
</file>