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GEVEL (GARAGEDEUR VERVANGEN VOOR NIEUWE PUI) EN HET VERANDEREN VAN EEN GARAGE IN EEN KANTOORRUIMTE, DE REAK 3 TE N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gevel (garagedeur vervangen voor nieuwe pui) en het veranderen van een garage in een kantoorruimte op het perceel de reak 3 te nes</text:p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11331</text:span><text:line-break/><text:date style:data-style-name="dag" text:fixed="true" text:date-value="2023-05-15"/><text:line-break/><text:date style:data-style-name="jaar" text:fixed="true" text:date-value="2023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331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331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ANDEREN VAN EEN GEVEL (GARAGEDEUR VERVANGEN VOOR NIEUWE PUI) EN HET VERANDEREN VAN EEN GARAGE IN EEN KANTOORRUIMTE, DE REAK 3 TE NES</meta:user-defined>
    <meta:user-defined meta:name="DCTERMS.W3CDTF/DCTERMS.available">2023-05-15</meta:user-defined>
    <meta:user-defined meta:name="DCTERMS.W3CDTF/OVERHEIDop.jaargang">2023</meta:user-defined>
    <meta:user-defined meta:name="OVERHEIDop.publicationIssue">211331</meta:user-defined>
    <meta:user-defined meta:name="OVERHEIDop.GmbID/DC.identifier">gmb-2023-211331</meta:user-defined>
    <meta:user-defined meta:name="OVERHEIDop.versieInformatie"/>
  </office:meta>
</office:document-meta>
</file>